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24-года-в-районе-некрасовка-состоялась-мемориально-патронатная-акция"/>12 февраля 2024 года в районе Некрасовка состоялась мемориально-патронатная акция<text:bookmark-end text:name="февраля-2024-года-в-районе-некрасовка-состоялась-мемориально-патронатная-акция"/></text:h>
      <text:p text:style-name="First_20_paragraph">13.02.2024</text:p>
      <text:p text:style-name="Text_20_body">12 февраля 2024 года в районе Некрасовка состоялась мемориально-патронатная акция, посвященная 80-летию полного освобождения Ленинграда от фашистской блокады, Дню защитника Отечества и Дню памяти о россиянах, исполнявших служебный долг за пределами Отечества.</text:p>
      <text:p text:style-name="Text_20_body">Представители ГБУ "Мой Семейный Центр «Гармония», Совета ветеранов, районного отделения партии «Единая Россия» привели в порядок памятник погибшим воинам-некрасовцам и прилегающую к нему территорию.</text:p>
      <text:p text:style-name="Text_20_body"><text:line-break/></text:p>
      <text:p text:style-name="Text_20_body">Адрес страницы: <text:a xlink:type="simple" xlink:href="http://nekrasovka.mos.ru/presscenter/news/true/detail/12163109.html" office:name=""><text:span text:style-name="Definition">http://nekrasovka.mos.ru/presscenter/news/true/detail/12163109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7T19:43:06Z</meta:creation-date>
    <dc:date>2024-05-17T19:43:06Z</dc:date>
  </office:meta>
</office:document-meta>
</file>