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дня-участников-ликвидации-последствий-радиационных-аварий-и-катастроф-и-памяти-жертв-этих-аварий-и-катастроф-в-центре-московского-долголетия-некрасовка-чествовали-ликвидаторов-чернобыльской-атомной-электростанции-проживающих-в-нашем-районе"/>В преддверии Дня участников ликвидации последствий радиационных аварий и катастроф и памяти жертв этих аварий и катастроф в Центре московского долголетия Некрасовка чествовали ликвидаторов Чернобыльской атомной электростанции, проживающих в нашем районе<text:bookmark-end text:name="в-преддверии-дня-участников-ликвидации-последствий-радиационных-аварий-и-катастроф-и-памяти-жертв-этих-аварий-и-катастроф-в-центре-московского-долголетия-некрасовка-чествовали-ликвидаторов-чернобыльской-атомной-электростанции-проживающих-в-нашем-районе"/></text:h>
      <text:p text:style-name="First_20_paragraph">25.04.2023</text:p>
      <text:p text:style-name="Text_20_body">25 апреля в преддверии Дня участников ликвидации последствий радиационных аварий и катастроф и памяти жертв этих аварий и катастроф в Центре московского долголетия Некрасовка чествовали ликвидаторов Чернобыльской атомной электростанции, проживающих в нашем районе.</text:p>
      <text:p text:style-name="Text_20_body">Мероприятие открыли заместитель главы управы Грибцов Иван Сергеевич и глава муниципального округа Некрасовка Ухаботина Ирина Витальевна.</text:p>
      <text:p text:style-name="Text_20_body">Иван Сергеевич отметил, что авария на Чернобыльской атомной электростанции является крупнейшей по масштабам ущерба и последствиям. Масштабы катастрофы могли стать неизмеримо большими, если бы не мужество и самоотверженные действия ликвидаторов.</text:p>
      <text:p text:style-name="Text_20_body">Ирина Витальевна выразила слава благодарности ликвидаторам Чернобыльской аварии, которые встали на защиту мира от ядерной опасности и пожелала им и их семьям, здоровья, счастья, мира и благополучия.</text:p>
      <text:p text:style-name="Text_20_body">Далее мероприятие продолжилось концертной программой вокалистки Елены Стржелинской - лауреата Всероссийских и Международных конкурсов, ветерана боевых действий и выступлением участников клубов Центра московского долголетия.</text:p>
      <text:p text:style-name="Text_20_body"><text:line-break/></text:p>
      <text:p text:style-name="Text_20_body">Адрес страницы: <text:a xlink:type="simple" xlink:href="http://nekrasovka.mos.ru/presscenter/news/true/detail/11553444.html" office:name=""><text:span text:style-name="Definition">http://nekrasovka.mos.ru/presscenter/news/true/detail/11553444.html</text:span></text:a></text:p>
      <text:p text:style-name="Text_20_body"><text:a xlink:type="simple" xlink:href="http://nekrasovka.mos.ru" office:name=""><text:span text:style-name="Definition">Управа района Некрасовк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2T01:34:19Z</meta:creation-date>
    <dc:date>2023-06-12T01:34:19Z</dc:date>
  </office:meta>
</office:document-meta>
</file>