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пись-в-воскресную-школу-началась-в-покровском-храме-в-некрасовке"/>Запись в воскресную школу началась в Покровском храме в Некрасовке<text:bookmark-end text:name="запись-в-воскресную-школу-началась-в-покровском-храме-в-некрасовке"/></text:h>
      <text:p text:style-name="First_20_paragraph">24.07.2023</text:p>
      <text:p text:style-name="Text_20_body"><text:span text:style-name="T1">В храме Покрова Пресвятой Богородицы на Люберецких полях стартовал набор учеников в воскресную школу «Под Покровом» на учебный год 2023/2024. Об этом сообщили на сайте храма.</text:span></text:p>
      <text:p text:style-name="Text_20_body">Родителям, которые хотели бы записать ребенка в воскресную школу, нужно заполнить заявление, которое можно взять в церковной лавке храма в любой день с 8:00 до 20:00. Прием заявлений будет продолжаться до 20 сентября.<text:line-break/>По всем вопросам звонить или писать по тел. +7 (926) 548-93-38 (Юлия Анатольевна).</text:p>
      <text:p text:style-name="Text_20_body">Занятия в воскресной школе — бесплатные. Посещать ее могут дети в возрасте от 4 до 16 лет.</text:p>
      <text:p text:style-name="Text_20_body">Храм Покрова Пресвятой Богородицы на Люберецких полях расположен по адресу: ул. Покровская, 24. Сайт: www.omofor.com.</text:p>
      <text:p text:style-name="Text_20_body"><text:line-break/></text:p>
      <text:p text:style-name="Text_20_body">Адрес страницы: <text:a xlink:type="simple" xlink:href="http://nekrasovka.mos.ru/presscenter/news/detail/11730243.html" office:name=""><text:span text:style-name="Definition">http://nekrasovka.mos.ru/presscenter/news/detail/11730243.html</text:span></text:a></text:p>
      <text:p text:style-name="Text_20_body"><text:a xlink:type="simple" xlink:href="http://nekrasovka.mos.ru" office:name=""><text:span text:style-name="Definition">Управа района Некрас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4T05:12:44Z</meta:creation-date>
    <dc:date>2023-07-24T05:12:44Z</dc:date>
  </office:meta>
</office:document-meta>
</file>