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ыкальный-концерт-пройдет-в-цмд-района-некрасовка"/>Музыкальный концерт пройдет в ЦМД района Некрасовка<text:bookmark-end text:name="музыкальный-концерт-пройдет-в-цмд-района-некрасовка"/></text:h>
      <text:p text:style-name="First_20_paragraph">22.12.2022</text:p>
      <text:p text:style-name="Text_20_body"><text:span text:style-name="T1">Очередная встреча клуба «Нескучная классика» состоится 22 декабря в Центре московского долголетия в районе Некрасовка. Об этом сообщили в администрации досугового учреждения.</text:span></text:p>
      <text:p text:style-name="Text_20_body">В рамках встречи состоится концерт группы «Хорошее настроение», в состав которой входят Ольга Васильева, Дмитрий Симонов и Сергей Лерькин.</text:p>
      <text:p text:style-name="Text_20_body">- Можно будет послушать песни под аккордеон, а можно и спеть вместе с артистами и получить заряд бодрости перед Новым годом, - рассказали организаторы.</text:p>
      <text:p text:style-name="Text_20_body">Встреча начнется в 14.00 по адресу: ул. 1-ая Вольская, д. 9. Вход свободный для всех желающих.</text:p>
      <text:p text:style-name="Text_20_body">А 24 декабря там же покажут театральную постановку «Чудеса случаются». Начало в 13.00.</text:p>
      <text:p text:style-name="Text_20_body"><text:line-break/></text:p>
      <text:p text:style-name="Text_20_body">Адрес страницы: <text:a xlink:type="simple" xlink:href="http://nekrasovka.mos.ru/presscenter/news/detail/11308335.html" office:name=""><text:span text:style-name="Definition">http://nekrasovka.mos.ru/presscenter/news/detail/11308335.html</text:span></text:a></text:p>
      <text:p text:style-name="Text_20_body"><text:a xlink:type="simple" xlink:href="http://nekrasovka.mos.ru" office:name=""><text:span text:style-name="Definition">Управа района Некрас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6T07:18:12Z</meta:creation-date>
    <dc:date>2023-12-26T07:18:12Z</dc:date>
  </office:meta>
</office:document-meta>
</file>