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при-использовании-пиротехники"/>Правила безопасности при использовании пиротехники<text:bookmark-end text:name="правила-безопасности-при-использовании-пиротехники"/></text:h>
      <text:p text:style-name="First_20_paragraph">26.11.2024</text:p>
      <text:p text:style-name="Text_20_body"><text:line-break/></text:p>
      <text:p text:style-name="Text_20_body">Адрес страницы: <text:a xlink:type="simple" xlink:href="http://nekrasovka.mos.ru/informaciya-dlya-roditeley/detail/12686216.html" office:name=""><text:span text:style-name="Definition">http://nekrasovka.mos.ru/informaciya-dlya-roditeley/detail/12686216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5T03:44:05Z</meta:creation-date>
    <dc:date>2024-12-15T03:44:05Z</dc:date>
  </office:meta>
</office:document-meta>
</file>