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ведения-при-сильном-ветре-и-буре"/>Правила поведения при сильном ветре и буре<text:bookmark-end text:name="правила-поведения-при-сильном-ветре-и-буре"/></text:h>
      <text:p text:style-name="First_20_paragraph">19.05.2023</text:p>
      <text:p text:style-name="Text_20_body"><text:line-break/></text:p>
      <text:p text:style-name="Text_20_body">Адрес страницы: <text:a xlink:type="simple" xlink:href="http://nekrasovka.mos.ru/informaciya-dlya-roditeley/detail/11596862.html" office:name=""><text:span text:style-name="Definition">http://nekrasovka.mos.ru/informaciya-dlya-roditeley/detail/11596862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05:20Z</meta:creation-date>
    <dc:date>2023-05-19T08:05:20Z</dc:date>
  </office:meta>
</office:document-meta>
</file>