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рвая-помощь-при-утоплении"/>Первая помощь при утоплении<text:bookmark-end text:name="первая-помощь-при-утоплении"/></text:h>
      <text:p text:style-name="First_20_paragraph">22.03.2023</text:p>
      <text:p text:style-name="Text_20_body"><text:line-break/></text:p>
      <text:p text:style-name="Text_20_body">Адрес страницы: <text:a xlink:type="simple" xlink:href="http://nekrasovka.mos.ru/informaciya-dlya-roditeley/detail/11482312.html" office:name=""><text:span text:style-name="Definition">http://nekrasovka.mos.ru/informaciya-dlya-roditeley/detail/11482312.html</text:span></text:a></text:p>
      <text:p text:style-name="Text_20_body"><text:a xlink:type="simple" xlink:href="http://nekrasovka.mos.ru" office:name=""><text:span text:style-name="Definition">Управа района Некрасовк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0T05:25:04Z</meta:creation-date>
    <dc:date>2025-03-10T05:25:04Z</dc:date>
  </office:meta>
</office:document-meta>
</file>